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4583in" style:use-optimal-column-width="false"/>
    </style:style>
    <style:style style:name="TableColumn3" style:family="table-column">
      <style:table-column-properties style:column-width="5.45in" style:use-optimal-column-width="false"/>
    </style:style>
    <style:style style:name="Table1" style:family="table" style:master-page-name="MP0">
      <style:table-properties style:width="6.9083in" fo:margin-left="-0.0208in" table:align="left"/>
    </style:style>
    <style:style style:name="TableRow4" style:family="table-row">
      <style:table-row-properties style:row-height="1.2659in"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Standard" style:family="paragraph">
      <style:paragraph-properties fo:break-before="page" style:snap-to-layout-grid="false" fo:text-align="justify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Nagłówek2" style:family="paragraph">
      <style:paragraph-properties style:snap-to-layout-grid="false">
        <style:tab-stops>
          <style:tab-stop style:type="left" style:position="0in"/>
        </style:tab-stops>
      </style:paragraph-properties>
      <style:text-properties style:font-name="Apolonia" style:font-name-complex="Apolonia" style:font-weight-complex="bold" fo:color="#000000" fo:letter-spacing="0.0972in" fo:font-size="22pt" style:font-size-asian="22pt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  <style:text-properties style:font-name="Apolonia Nova OT" style:font-name-complex="Apolonia Nova OT"/>
    </style:style>
    <style:style style:name="P11" style:parent-style-name="Standard" style:family="paragraph">
      <style:paragraph-properties fo:text-align="center"/>
      <style:text-properties fo:font-weight="bold" style:font-weight-asian="bold" style:font-relief="engraved" fo:color="#000000" fo:font-size="14pt" style:font-size-asian="14pt"/>
    </style:style>
    <style:style style:name="P12" style:parent-style-name="Standard" style:family="paragraph">
      <style:paragraph-properties fo:text-align="center"/>
      <style:text-properties style:font-relief="engraved" fo:color="#808080" fo:font-size="8pt" style:font-size-asian="8pt" style:font-size-complex="8pt"/>
    </style:style>
    <style:style style:name="P13" style:parent-style-name="Standard" style:family="paragraph">
      <style:paragraph-properties fo:text-align="end"/>
      <style:text-properties style:font-name="Arial" fo:font-size="10pt" style:font-size-asian="10pt" style:font-size-complex="10pt"/>
    </style:style>
    <style:style style:name="P14" style:parent-style-name="Standard" style:family="paragraph">
      <style:text-properties style:font-name="Arial" fo:font-size="10pt" style:font-size-asian="10pt" style:font-size-complex="10pt"/>
    </style:style>
    <style:style style:name="P15" style:parent-style-name="Standard" style:family="paragraph">
      <style:text-properties style:font-name="Arial" fo:font-size="10pt" style:font-size-asian="10pt" style:font-size-complex="10pt"/>
    </style:style>
    <style:style style:name="P16" style:parent-style-name="Textbody" style:family="paragraph">
      <style:paragraph-properties fo:text-align="center" fo:margin-bottom="0in"/>
      <style:text-properties style:font-name="Arial" fo:font-weight="bold" style:font-weight-asian="bold"/>
    </style:style>
    <style:style style:name="P17" style:parent-style-name="Textbody" style:family="paragraph">
      <style:paragraph-properties fo:text-align="center" fo:margin-bottom="0in"/>
      <style:text-properties style:font-name="Arial" fo:font-weight="bold" style:font-weight-asian="bold"/>
    </style:style>
    <style:style style:name="P18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9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20" style:parent-style-name="Textbody" style:family="paragraph">
      <style:paragraph-properties fo:margin-bottom="0in"/>
      <style:text-properties fo:font-size="10pt" style:font-size-asian="10pt" style:font-size-complex="10pt"/>
    </style:style>
    <style:style style:name="P21" style:parent-style-name="Textbody" style:family="paragraph">
      <style:paragraph-properties fo:text-align="justify" fo:margin-bottom="0.0833in" fo:text-indent="0.4923in"/>
    </style:style>
    <style:style style:name="T22" style:parent-style-name="Domyślnaczcionkaakapitu" style:family="text">
      <style:text-properties style:font-name="Arial" fo:font-size="10pt" style:font-size-asian="10pt" style:font-size-complex="10pt"/>
    </style:style>
    <style:style style:name="T23" style:parent-style-name="Domyślnaczcionkaakapitu" style:family="text">
      <style:text-properties style:font-name="Arial" fo:font-size="10pt" style:font-size-asian="10pt" style:font-size-complex="10pt"/>
    </style:style>
    <style:style style:name="T24" style:parent-style-name="Domyślnaczcionkaakapitu" style:family="text">
      <style:text-properties style:font-name="Arial" fo:font-size="10pt" style:font-size-asian="10pt" style:font-size-complex="10pt"/>
    </style:style>
    <style:style style:name="T25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26" style:parent-style-name="Domyślnaczcionkaakapitu" style:family="text">
      <style:text-properties style:font-name="Arial" fo:font-size="10pt" style:font-size-asian="10pt" style:font-size-complex="10pt"/>
    </style:style>
    <style:style style:name="T27" style:parent-style-name="Domyślnaczcionkaakapitu" style:family="text">
      <style:text-properties style:font-name="Arial" fo:font-size="10pt" style:font-size-asian="10pt" style:font-size-complex="10pt"/>
    </style:style>
    <style:style style:name="T28" style:parent-style-name="Domyślnaczcionkaakapitu" style:family="text">
      <style:text-properties style:font-name="Arial" fo:font-size="10pt" style:font-size-asian="10pt" style:font-size-complex="10pt"/>
    </style:style>
    <style:style style:name="T29" style:parent-style-name="Domyślnaczcionkaakapitu" style:family="text">
      <style:text-properties style:font-name="Arial" fo:font-size="10pt" style:font-size-asian="10pt" style:font-size-complex="10pt"/>
    </style:style>
    <style:style style:name="T30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31" style:parent-style-name="Domyślnaczcionkaakapitu" style:family="text">
      <style:text-properties style:font-name="Arial" fo:font-size="10pt" style:font-size-asian="10pt" style:font-size-complex="10pt"/>
    </style:style>
    <style:style style:name="T32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33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34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35" style:parent-style-name="Domyślnaczcionkaakapitu" style:family="text">
      <style:text-properties style:font-name="Arial" fo:font-size="10pt" style:font-size-asian="10pt" style:font-size-complex="10pt"/>
    </style:style>
    <style:style style:name="P36" style:parent-style-name="Textbody" style:family="paragraph">
      <style:paragraph-properties fo:text-align="center" fo:margin-bottom="0.0833in"/>
      <style:text-properties style:font-name="Arial" fo:font-weight="bold" style:font-weight-asian="bold" style:font-weight-complex="bold" fo:font-size="10pt" style:font-size-asian="10pt" style:font-size-complex="10pt"/>
    </style:style>
    <style:style style:name="P37" style:parent-style-name="Textbody" style:family="paragraph">
      <style:paragraph-properties fo:text-align="justify" fo:margin-bottom="0.0395in"/>
    </style:style>
    <style:style style:name="T38" style:parent-style-name="Domyślnaczcionkaakapitu" style:family="text">
      <style:text-properties style:font-name="Arial" fo:font-size="10pt" style:font-size-asian="10pt" style:font-size-complex="10pt"/>
    </style:style>
    <style:style style:name="T39" style:parent-style-name="Domyślnaczcionkaakapitu" style:family="text">
      <style:text-properties style:font-name="Arial" fo:font-size="10pt" style:font-size-asian="10pt" style:font-size-complex="10pt"/>
    </style:style>
    <style:style style:name="T40" style:parent-style-name="Domyślnaczcionkaakapitu" style:family="text">
      <style:text-properties style:font-name="Arial" fo:font-size="10pt" style:font-size-asian="10pt" style:font-size-complex="10pt"/>
    </style:style>
    <style:style style:name="T41" style:parent-style-name="Domyślnaczcionkaakapitu" style:family="text">
      <style:text-properties style:font-name="Arial" fo:font-size="10pt" style:font-size-asian="10pt" style:font-size-complex="10pt"/>
    </style:style>
    <style:style style:name="T42" style:parent-style-name="Domyślnaczcionkaakapitu" style:family="text">
      <style:text-properties style:font-name="Arial" fo:font-size="10pt" style:font-size-asian="10pt" style:font-size-complex="10pt"/>
    </style:style>
    <style:style style:name="T43" style:parent-style-name="Domyślnaczcionkaakapitu" style:family="text">
      <style:text-properties style:font-name="Arial" fo:font-size="10pt" style:font-size-asian="10pt" style:font-size-complex="10pt"/>
    </style:style>
    <style:style style:name="T44" style:parent-style-name="Domyślnaczcionkaakapitu" style:family="text">
      <style:text-properties style:font-name="Arial" fo:font-size="10pt" style:font-size-asian="10pt" style:font-size-complex="10pt"/>
    </style:style>
    <style:style style:name="T45" style:parent-style-name="Domyślnaczcionkaakapitu" style:family="text">
      <style:text-properties style:font-name="Arial" fo:font-size="10pt" style:font-size-asian="10pt" style:font-size-complex="10pt"/>
    </style:style>
    <style:style style:name="T46" style:parent-style-name="Domyślnaczcionkaakapitu" style:family="text">
      <style:text-properties style:font-name="Arial" fo:font-size="10pt" style:font-size-asian="10pt" style:font-size-complex="10pt"/>
    </style:style>
    <style:style style:name="T47" style:parent-style-name="Domyślnaczcionkaakapitu" style:family="text">
      <style:text-properties style:font-name="Arial" fo:font-size="10pt" style:font-size-asian="10pt" style:font-size-complex="10pt"/>
    </style:style>
    <style:style style:name="T4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4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5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5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4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5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6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7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4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5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6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67" style:parent-style-name="Textbody" style:family="paragraph">
      <style:paragraph-properties fo:text-align="justify" fo:margin-bottom="0.0395in" fo:text-indent="0.4923in"/>
    </style:style>
    <style:style style:name="T6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7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7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7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7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74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75" style:parent-style-name="Textbody" style:family="paragraph">
      <style:paragraph-properties fo:text-align="justify" fo:margin-bottom="0.0416in" fo:text-indent="0.4923in"/>
    </style:style>
    <style:style style:name="T76" style:parent-style-name="Domyślnaczcionkaakapitu" style:family="text">
      <style:text-properties style:font-name="Arial" fo:font-size="10pt" style:font-size-asian="10pt" style:font-size-complex="10pt"/>
    </style:style>
    <style:style style:name="T77" style:parent-style-name="Domyślnaczcionkaakapitu" style:family="text">
      <style:text-properties style:font-name="Arial" fo:font-size="10pt" style:font-size-asian="10pt" style:font-size-complex="10pt"/>
    </style:style>
    <style:style style:name="T78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79" style:parent-style-name="Domyślnaczcionkaakapitu" style:family="text">
      <style:text-properties style:font-name="Arial" fo:font-size="10pt" style:font-size-asian="10pt" style:font-size-complex="10pt"/>
    </style:style>
    <style:style style:name="T80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1" style:parent-style-name="Domyślnaczcionkaakapitu" style:family="text">
      <style:text-properties style:font-name="Arial" fo:font-size="10pt" style:font-size-asian="10pt" style:font-size-complex="10pt"/>
    </style:style>
    <style:style style:name="T82" style:parent-style-name="Domyślnaczcionkaakapitu" style:family="text">
      <style:text-properties style:font-name="Arial" fo:font-size="10pt" style:font-size-asian="10pt" style:font-size-complex="10pt"/>
    </style:style>
    <style:style style:name="T83" style:parent-style-name="Domyślnaczcionkaakapitu" style:family="text">
      <style:text-properties style:font-name="Arial" fo:font-size="10pt" style:font-size-asian="10pt" style:font-size-complex="10pt"/>
    </style:style>
    <style:style style:name="T84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5" style:parent-style-name="Domyślnaczcionkaakapitu" style:family="text">
      <style:text-properties style:font-name="Arial" fo:font-size="10pt" style:font-size-asian="10pt" style:font-size-complex="10pt"/>
    </style:style>
    <style:style style:name="T86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7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8" style:parent-style-name="Domyślnaczcionkaakapitu" style:family="text">
      <style:text-properties style:font-name="Arial" fo:font-size="10pt" style:font-size-asian="10pt" style:font-size-complex="10pt"/>
    </style:style>
    <style:style style:name="T89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90" style:parent-style-name="Domyślnaczcionkaakapitu" style:family="text">
      <style:text-properties style:font-name="Arial" fo:font-size="10pt" style:font-size-asian="10pt" style:font-size-complex="10pt"/>
    </style:style>
    <style:style style:name="P91" style:parent-style-name="Textbody" style:family="paragraph">
      <style:paragraph-properties fo:text-align="justify" fo:margin-bottom="0.0416in" fo:text-indent="0.4923in"/>
    </style:style>
    <style:style style:name="T92" style:parent-style-name="Domyślnaczcionkaakapitu" style:family="text">
      <style:text-properties style:font-name="Arial" fo:font-size="10pt" style:font-size-asian="10pt" style:font-size-complex="10pt"/>
    </style:style>
    <style:style style:name="T93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94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95" style:parent-style-name="Domyślnaczcionkaakapitu" style:family="text">
      <style:text-properties style:font-name="Arial" fo:font-size="10pt" style:font-size-asian="10pt" style:font-size-complex="10pt"/>
    </style:style>
    <style:style style:name="T96" style:parent-style-name="Domyślnaczcionkaakapitu" style:family="text">
      <style:text-properties style:font-name="Arial" fo:color="#000000" fo:font-size="10pt" style:font-size-asian="10pt" style:font-size-complex="10pt"/>
    </style:style>
    <style:style style:name="T97" style:parent-style-name="Domyślnaczcionkaakapitu" style:family="text">
      <style:text-properties style:font-name="Arial" fo:color="#000000" fo:font-size="10pt" style:font-size-asian="10pt" style:font-size-complex="10pt"/>
    </style:style>
    <style:style style:name="P98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99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0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1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2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3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4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5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6" style:parent-style-name="Textbody" style:family="paragraph">
      <style:paragraph-properties fo:text-align="justify" fo:text-indent="0.3937in"/>
      <style:text-properties style:font-name="Arial" style:font-weight-complex="bold" fo:font-size="10pt" style:font-size-asian="10pt" style:font-size-complex="10pt"/>
    </style:style>
    <style:style style:name="P107" style:parent-style-name="Textbody" style:family="paragraph">
      <style:paragraph-properties fo:text-align="justify" fo:margin-bottom="0.0416in" fo:line-height="100%"/>
      <style:text-properties style:font-name="Arial" fo:font-size="10pt" style:font-size-asian="10pt" style:font-size-complex="10pt"/>
    </style:style>
    <style:style style:name="P108" style:parent-style-name="Textbody" style:family="paragraph">
      <style:paragraph-properties fo:text-align="justify" fo:margin-bottom="0.0416in" fo:line-height="100%"/>
      <style:text-properties style:font-name="Arial" fo:font-size="10pt" style:font-size-asian="10pt" style:font-size-complex="10pt"/>
    </style:style>
    <style:style style:name="P109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10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11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12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6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7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8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</style:style>
    <style:style style:name="T179" style:parent-style-name="Domyślnaczcionkaakapitu" style:family="text">
      <style:text-properties style:font-name="Arial" style:font-name-complex="Arial"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9264" draw:style-name="a0" draw:name="Obraz1" text:anchor-type="paragraph" svg:x="-0.22992in" svg:y="0in" svg:width="7.37362in" svg:height="1.26535in" style:rel-width="scale" style:rel-height="scale"><draw:image xlink:href="media/image1.jpeg" xlink:type="simple" xlink:show="embed" xlink:actuate="onLoad"/><svg:title/><svg:desc/></draw:frame></text:p>
          </table:table-cell>
          <table:table-cell table:style-name="TableCell7">
            <text:h text:style-name="P8" text:outline-level="2">BURMISTRZ PASŁĘKA</text:h>
            <text:p text:style-name="P9">14-400 Pasłęk, Plac Św. Wojciecha 5, tel.: (55) 248-20-01 do 03</text:p>
            <text:p text:style-name="P10">faks: 55 248-31-80, e-mail: burmistrz@paslek.pl, www.paslek.pl</text:p>
            <text:p text:style-name="P11"/>
            <text:p text:style-name="P12"/>
          </table:table-cell>
        </table:table-row>
      </table:table>
      <text:p text:style-name="P13">Pasłęk, dnia 10.09.2026 r.</text:p>
      <text:p text:style-name="P14">BGK.6220.16.2026.AW1</text:p>
      <text:p text:style-name="P15"/>
      <text:p text:style-name="P16">OBWIESZCZENIE<text:s/></text:p>
      <text:p text:style-name="P17">BURMISTRZA PASŁĘKA</text:p>
      <text:p text:style-name="P18">o   wszczęciu postępowania administracyjnego</text:p>
      <text:p text:style-name="P19">w sprawie wydania decyzji o środowiskowych uwarunkowaniach</text:p>
      <text:p text:style-name="P20"/>
      <text:p text:style-name="P21"><text:span text:style-name="T22">Na podstawie<text:s/></text:span><text:span text:style-name="T23">art. 10,<text:s/></text:span><text:span text:style-name="T24">art. 49 § 1 oraz art. 61 § 4 ustawy z dnia 14 czerwca 1960 r. -<text:s/></text:span><text:span text:style-name="T25">Kodeks postępowania administracyjnego</text:span><text:span text:style-name="T26"><text:s/>(t.j. Dz. U. z 2025 r., poz.<text:s/></text:span><text:span text:style-name="T27">1691), w związku z art. 74 ust. 3 ustawy z dnia<text:s/></text:span><text:span text:style-name="T28"><text:line-break/></text:span><text:span text:style-name="T29">3 października 2008 r.<text:s/></text:span><text:span text:style-name="T30">o udostępnianiu informacji o środowisku</text:span><text:span text:style-name="T31"><text:s/></text:span><text:span text:style-name="T32">i jego ochronie, udziale społeczeństwa<text:s/></text:span><text:span text:style-name="T33"><text:line-break/></text:span><text:span text:style-name="T34">w ochronie środowiska oraz o ocenach oddziaływania na środowisko</text:span><text:span text:style-name="T35"><text:s/>(t.j. Dz. U. z 2026 r., poz. 670),</text:span></text:p>
      <text:p text:style-name="P36">zawiadamiam strony postępowania,</text:p>
      <text:p text:style-name="P37"><text:span text:style-name="T38">iż na podstawie wniosku<text:s/></text:span><text:span text:style-name="T39">Przedsiębiorstwa Usług Wodno – Kanalizacyjnych w Pasłęku Sp. z o.o.</text:span><text:span text:style-name="T40">,</text:span><text:span text:style-name="T41"><text:s/>ul. Wojska Polskiego 35C, 14-400 Pasłęk,</text:span><text:span text:style-name="T42"><text:s/>działającego przez</text:span><text:span text:style-name="T43"><text:s/></text:span><text:span text:style-name="T44">pełnomocnika Pana Dawida Salewskiego</text:span><text:span text:style-name="T45">,<text:s/></text:span><text:span text:style-name="T46">zostało wszczęte postępowanie administracyjne w sprawie wydania decyzji o środowiskowych uwarunkowaniach dla<text:s/></text:span><text:span text:style-name="T47">przedsięwzięcia pn.: </text:span><text:span text:style-name="T48">„</text:span><text:span text:style-name="T49">Przebudowa i rozbudowa oczyszczalni ścieków w Pasłęku wraz z pompownią główną, kolektorem tłocznym oraz rozwiązaniem gospodarki odpadowej umożliwiającym utratę kodu odpadów o numerach 19 08 02, 19 08 05</text:span><text:span text:style-name="T50">”</text:span><text:span text:style-name="T51"><text:s/></text:span><text:span text:style-name="T52">w granicach<text:s/></text:span><text:span text:style-name="T53">działek</text:span><text:span text:style-name="T54"><text:s/>nr<text:s/></text:span><text:span text:style-name="T55">7/2, 8/2</text:span><text:span text:style-name="T56">,<text:s/></text:span><text:span text:style-name="T57">8/3, 9/1, 9/5, 10</text:span><text:span text:style-name="T58">,</text:span><text:span text:style-name="T59"><text:s/></text:span><text:span text:style-name="T60">obręb<text:s/></text:span><text:span text:style-name="T61">Pasłęk 06 oraz działek nr 26/2, 27/5, 34/4, 34/6, 34/7, 69, 72/1, 73/1</text:span><text:span text:style-name="T62">,</text:span><text:span text:style-name="T63"><text:s/>obręb Pasłęk 07, w</text:span><text:span text:style-name="T64"><text:s/></text:span><text:span text:style-name="T65">mieście</text:span><text:span text:style-name="T66"><text:s/>Pasłęk.</text:span></text:p>
      <text:p text:style-name="P67"><text:span text:style-name="T68">Zgodnie § 3 ust.<text:s/></text:span><text:span text:style-name="T69">2</text:span><text:span text:style-name="T70"><text:s/>pkt<text:s/></text:span><text:span text:style-name="T71">2</text:span><text:span text:style-name="T72"><text:s/>Rozporządzenia Rady Ministrów z dnia 10 września 2019 r. w sprawie przedsięwzięć mogących znacząco oddziaływać na środowisko (Dz. U. z 2019 r., poz. 1839 ze zm.)</text:span><text:span text:style-name="T73">, w związku z § 3 ust. 1 pkt 79, 81, 82 ww. Rozporządzenia,</text:span><text:span text:style-name="T74"><text:s/>inwestycja kwalifikuje się do przedsięwzięć mogących potencjalnie znacząco oddziaływać na środowisko.</text:span></text:p>
      <text:p text:style-name="P75"><text:span text:style-name="T76">Stroną postępowania administracyjnego w przedmiotowej sprawie jest wnioskodawca oraz podmiot, któremu przysługuje prawo rzeczowe do nieruchomości znajdującej się w obszarze, na który będzie oddziaływać przedsięwzięcie w wariancie zaproponowanym przez wnioskodawcę, zgodnie z art. 74 ust. 3a pkt 1<text:s/></text:span><text:span text:style-name="T77">ustawy z dnia 3 października 2008 r.<text:s/></text:span><text:span text:style-name="T78">o udostępnianiu informacji o środowisku</text:span><text:span text:style-name="T79"><text:s/></text:span><text:span text:style-name="T80">i jego ochronie, udziale społeczeństwa w ochronie środowiska oraz o ocenach oddziaływania na środowisko</text:span><text:span text:style-name="T81"><text:s/>(Dz. U. z 2026 r., poz. 670). Liczba stron przedmiotowego postępowania przekracza 10, w związku z tym, zawiadomienie stron innych niż podmiot planujący podjęcie realizacji przedsięwzięcia, następuje zgodnie z art. 74 ust. 3 ustawy<text:s/></text:span><text:span text:style-name="T82"><text:line-break/></text:span><text:span text:style-name="T83">z dnia 3 października 2008 r.<text:s/></text:span><text:span text:style-name="T84">o udostępnianiu informacji o środowisku</text:span><text:span text:style-name="T85"><text:s/></text:span><text:span text:style-name="T86">i jego ochronie, udziale<text:s/></text:span><text:span text:style-name="T87">społeczeństwa w ochronie środowiska oraz o ocenach oddziaływania na środowisko</text:span><text:span text:style-name="T88"><text:s/>(Dz. U. z 2026 r., poz. 670) w formie publicznego obwieszczenia, zgodnie z art. 49 ustawy z dnia 14 czerwca 1960 r. -<text:s/></text:span><text:span text:style-name="T89">Kodeks postępowania administracyjnego</text:span><text:span text:style-name="T90"><text:s/>(Dz. U. z 2025 r., poz. 1691). Doręczenie uważa się za dokonane po upływie 14 dni od dnia, w którym nastąpiło publiczne obwieszczenie.</text:span></text:p>
      <text:p text:style-name="P91"><text:span text:style-name="T92">Informuję o uprawnieniach wszystkich stron postępowania (zgodnie z art. 10 § 1, art. 73 § 1 ustawy z dnia 14 czerwca 1960 r. -<text:s/></text:span><text:span text:style-name="T93">Kodeks<text:s/></text:span><text:span text:style-name="T94">postępowania administracyjnego</text:span><text:span text:style-name="T95"><text:s/>(Dz. U. z 2025 r., poz. 1691) tj. możliwości czynnego udziału w każdym stadium postępowania, zapoznania się z całością dokumentacji zgromadzonej w tej sprawie, a także o możliwości składania uwag i wniosków, które zostaną rozpatrzone przez Burmistrza Pasłęka. Z aktami sprawy strony mogą zapoznać się<text:s/></text:span><text:span text:style-name="T96">w godzinach pracy Urzędu Miejskiego w Pasłęku (Referat Budownictwa i Gospodarki Komunalnej, pokój nr 12), Pl. Św. Wojciecha 5, 14-400 Pasłęk, po wcześniejszym kontakcie<text:s/></text:span><text:span text:style-name="T97">telefonicznym pod nr telefonu 55 618 27 60.</text:span></text:p>
      <text:p text:style-name="P98">Jednocześnie działając na podstawie art. 36 §1 KPA zawiadamiam, że załatwienie sprawy nie będzie mogło nastąpić w ustawowym terminie. Przyczyną zwłoki jest szczególnie skomplikowany charakter sprawy oraz konieczność uzyskania opinii organów współdziałających. Biorąc powyższe pod uwagę, wyznaczam nowy termin załatwienia sprawy do dnia 30.10.2026r.</text:p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>Na podstawie art. <text:s/>37 §1 KPA strona postępowania ma prawo złożyć ponaglenie do Samorządowego Kolegium Odwoławczego w<text:s/>Elblągu, za pośrednictwem Burmistrza Pasłęka, na organ rozpatrujący sprawę, jeżeli nie załatwiono sprawy w terminie określonym w art. 35 KPA lub przepisach szczególnych ani w terminie wskazanym zgodnie z art. 36 § 1 KPA (bezczynność) lub jeżeli postępowanie jest prowadzone dłużej niż jest to niezbędne do załatwienia sprawy (przewlekłość). Ponaglenie wymaga uzasadnienia przez stronę (art. 37 §2 KPA).</text:p>
      <text:p text:style-name="P107">Obwieszczenie podano do publicznej wiadomości w dniu 10.09.2026r.</text:p>
      <text:p text:style-name="P108"/>
      <text:p text:style-name="P109">Z up. Burmistrza</text:p>
      <text:p text:style-name="P110">mgr Damian Bereżański</text:p>
      <text:p text:style-name="P111">Zastępca Burmistrza Pasłęka</text:p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>Otrzymuje:</text:p>
      <text:list text:style-name="LFO1" text:continue-numbering="true">
        <text:list-item>
          <text:p text:style-name="P176">Pełnomocnik<text:s/>Inwestora</text:p>
        </text:list-item>
        <text:list-item>
          <text:p text:style-name="P177">Pozostałe strony postępowania zawiadamiane w trybie art. 49KPA</text:p>
        </text:list-item>
        <text:list-item>
          <text:p text:style-name="P178"><text:span text:style-name="T179">a/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libri" style:font-name-asian="Calibri" style:font-name-complex="Calibri" fo:color="#000000" fo:hyphenate="false"/>
    </style:style>
    <style:style style:name="Textbodyindent" style:display-name="Text body indent" style:family="paragraph" style:parent-style-name="Standard">
      <style:paragraph-properties fo:widows="0" fo:orphans="0" fo:text-align="justify"/>
      <style:text-properties style:font-name="Thorndale, 'Times New Roman'" style:font-name-asian="Thorndale, 'Times New Roman'" style:font-name-complex="Thorndale, 'Times New Roman'" fo:color="#000000" fo:font-size="14pt" style:font-size-asian="14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agłówek2Znak" style:display-name="Nagłówek 2 Znak" style:family="text" style:parent-style-name="Domyślnaczcionkaakapitu"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Arial" style:font-name-complex="Arial" fo:font-size="7pt" style:font-size-asian="7pt" style:font-size-complex="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8861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licja.wojcik</meta:initial-creator>
    <dc:creator>monika.chomiuk</dc:creator>
    <meta:creation-date>2025-05-09T11:30:00Z</meta:creation-date>
    <dc:date>2026-09-09T11:18:00Z</dc:date>
    <meta:print-date>2026-09-09T11:17:00Z</meta:print-date>
    <meta:template xlink:href="Normal.dotm" xlink:type="simple"/>
    <meta:editing-cycles>33</meta:editing-cycles>
    <meta:editing-duration>PT13620S</meta:editing-duration>
    <meta:document-statistic meta:page-count="2" meta:paragraph-count="9" meta:word-count="691" meta:character-count="4833" meta:row-count="34" meta:non-whitespace-character-count="4151"/>
  </office:meta>
</office:document-meta>
</file>